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本文" style:master-page-name="MP0" style:family="paragraph">
      <style:paragraph-properties fo:break-before="page" style:snap-to-layout-grid="false" fo:line-height="0.3333in"/>
    </style:style>
    <style:style style:name="T2" style:parent-style-name="預設段落字型" style:family="text">
      <style:text-properties style:font-name="標楷體" style:font-name-asian="標楷體" style:font-name-complex="Arial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4" style:parent-style-name="Textbody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5" style:parent-style-name="Textbody" style:family="paragraph">
      <style:paragraph-properties fo:text-align="justify" fo:line-height="0.3194in" fo:margin-left="0.7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Textbody" style:family="paragraph">
      <style:paragraph-properties fo:line-height="0.3194in" fo:text-indent="0.7875in"/>
      <style:text-properties style:font-name="標楷體" style:font-name-asian="標楷體" fo:font-size="14pt" style:font-size-asian="14pt" style:font-size-complex="14pt"/>
    </style:style>
    <style:style style:name="P7" style:parent-style-name="Default" style:family="paragraph">
      <style:paragraph-properties fo:line-height="0.3194in" fo:margin-left="0.7875in" fo:margin-right="0.0395in" fo:text-indent="0.3937in">
        <style:tab-stops/>
      </style:paragraph-properties>
    </style:style>
    <style:style style:name="T8" style:parent-style-name="預設段落字型" style:family="text">
      <style:text-properties style:font-name="標楷體" style:use-window-font-color="true" fo:font-size="14pt" style:font-size-asian="14pt" style:font-size-complex="14pt"/>
    </style:style>
    <style:style style:name="P9" style:parent-style-name="Default" style:family="paragraph">
      <style:paragraph-properties fo:line-height="0.3194in" fo:margin-left="0.7875in" fo:margin-right="0.0395in" fo:text-indent="0.3937in">
        <style:tab-stops/>
      </style:paragraph-properties>
    </style:style>
    <style:style style:name="T10" style:parent-style-name="預設段落字型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<text:bookmark-start text:name="_Hlk110850296"/><text:span text:style-name="T2">教育部對外華語教學能力認證考試規費收費標準第二條修正</text:span><text:span text:style-name="T3">條文</text:span><text:bookmark-end text:name="_Hlk110850296"/></text:p>
      <text:p text:style-name="P4">第<text:s/>二<text:s/>條　　為鼓勵有志從事華語教學者，提升其對外華語教學能力，</text:p>
      <text:p text:style-name="P5">確立其專業資格，教育部委由機關（構）或團體辦理對外華語</text:p>
      <text:p text:style-name="P6">教學能力認證考試。</text:p>
      <text:p text:style-name="P7"><text:span text:style-name="T8">參加對外華語教學能力認證考試者，任一筆試科目應繳納報名費新臺幣五百元，口試科目新臺幣五百元。</text:span></text:p>
      <text:p text:style-name="P9"><text:span text:style-name="T10">補發及換發考試合格證書，收取製作費新臺幣二百元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本文" style:display-name="本文" style:family="paragraph" style:parent-style-name="Textbody">
      <style:paragraph-properties fo:margin-bottom="0.0833in"/>
      <style:text-properties style:font-name="Times New Roman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fo:widows="0" fo:orphans="0" style:vertical-align="auto"/>
      <style:text-properties style:font-name="Times New Roman" style:font-name-asian="標楷體" style:font-name-complex="標楷體" fo:color="#000000" style:font-size-complex="12pt" fo:hyphenate="tru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陳惠玟</meta:initial-creator>
    <dc:creator>黃淑萍</dc:creator>
    <meta:creation-date>2026-07-30T07:55:00Z</meta:creation-date>
    <dc:date>2026-07-30T07:56:00Z</dc:date>
    <meta:print-date>2026-07-28T19:5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25" meta:character-count="171" meta:row-count="1" meta:non-whitespace-character-count="147"/>
  </office:meta>
</office:document-meta>
</file>